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fo:line-height="100%"/>
    </style:style>
    <style:style style:name="P2" style:family="paragraph" style:parent-style-name="Standard">
      <style:paragraph-properties fo:margin-top="0cm" fo:margin-bottom="0cm" fo:line-height="100%" fo:text-align="center" style:justify-single-word="false" fo:hyphenation-ladder-count="no-limit"/>
      <style:text-properties fo:hyphenate="false" fo:hyphenation-remain-char-count="2" fo:hyphenation-push-char-count="2"/>
    </style:style>
    <style:style style:name="P3" style:family="paragraph" style:parent-style-name="Standard">
      <style:paragraph-properties fo:margin-top="0cm" fo:margin-bottom="0cm" fo:line-height="100%" fo:text-align="justify" style:justify-single-word="false"/>
    </style:style>
    <style:style style:name="P4" style:family="paragraph" style:parent-style-name="Standard">
      <style:paragraph-properties fo:margin-top="0cm" fo:margin-bottom="0cm" fo:line-height="100%" fo:text-align="start" style:justify-single-word="false"/>
    </style:style>
    <style:style style:name="P5" style:family="paragraph" style:parent-style-name="Standard" style:master-page-name="Standard">
      <style:paragraph-properties fo:margin-top="0cm" fo:margin-bottom="0cm" fo:line-height="100%" fo:text-align="center" style:justify-single-word="false" fo:hyphenation-ladder-count="no-limit" style:page-number="auto"/>
      <style:text-properties fo:hyphenate="false" fo:hyphenation-remain-char-count="2" fo:hyphenation-push-char-count="2"/>
    </style:style>
    <style:style style:name="P6" style:family="paragraph" style:parent-style-name="Standard">
      <style:paragraph-properties fo:margin-top="0cm" fo:margin-bottom="0.176cm" fo:line-height="100%"/>
    </style:style>
    <style:style style:name="P7" style:family="paragraph" style:parent-style-name="Standard">
      <style:paragraph-properties fo:margin-top="0cm" fo:margin-bottom="0.176cm" fo:line-height="100%" fo:text-align="justify" style:justify-single-word="false"/>
    </style:style>
    <style:style style:name="P8" style:family="paragraph" style:parent-style-name="Standard">
      <style:paragraph-properties fo:margin-top="0cm" fo:margin-bottom="0.176cm" fo:line-height="100%" fo:text-align="end" style:justify-single-word="false"/>
    </style:style>
    <style:style style:name="P9" style:family="paragraph" style:parent-style-name="Standard">
      <style:paragraph-properties fo:margin-top="0cm" fo:margin-bottom="0.176cm" fo:line-height="100%" fo:text-align="center" style:justify-single-word="false"/>
    </style:style>
    <style:style style:name="P10" style:family="paragraph" style:parent-style-name="Standard">
      <style:paragraph-properties fo:margin-top="0cm" fo:margin-bottom="0.176cm" fo:line-height="100%" fo:text-align="end" style:justify-single-word="false"/>
      <style:text-properties style:font-name="Times New Roman" fo:font-size="14pt" style:font-name-asian="Times New Roman1" style:font-size-asian="14pt" style:language-asian="ru" style:country-asian="RU" style:font-name-complex="Times New Roman1" style:font-size-complex="14pt"/>
    </style:style>
    <style:style style:name="P11" style:family="paragraph" style:parent-style-name="Standard">
      <style:paragraph-properties fo:margin-top="0.176cm" fo:margin-bottom="0.176cm" fo:line-height="100%" fo:text-align="justify" style:justify-single-word="false"/>
    </style:style>
    <style:style style:name="P12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/>
      <style:text-properties style:font-name="Times New Roman" fo:font-size="13pt" style:font-name-asian="Times New Roman1" style:font-size-asian="13pt" style:language-asian="ru" style:country-asian="RU" style:font-name-complex="Times New Roman1" style:font-size-complex="13pt"/>
    </style:style>
    <style:style style:name="P13" style:family="paragraph" style:parent-style-name="Standard">
      <style:paragraph-properties fo:margin-left="1.249cm" fo:margin-right="0cm" fo:margin-top="0cm" fo:margin-bottom="0.176cm" fo:line-height="100%" fo:text-align="end" style:justify-single-word="false" fo:text-indent="0cm" style:auto-text-indent="false"/>
    </style:style>
    <style:style style:name="P14" style:family="paragraph" style:parent-style-name="western">
      <style:paragraph-properties fo:margin-top="0cm" fo:margin-bottom="0cm" fo:text-align="center" style:justify-single-word="false"/>
    </style:style>
    <style:style style:name="P15" style:family="paragraph" style:parent-style-name="western">
      <style:paragraph-properties fo:margin-left="0cm" fo:margin-right="0cm" fo:text-indent="-0.951cm" style:auto-text-indent="false"/>
    </style:style>
    <style:style style:name="P16" style:family="paragraph" style:parent-style-name="western">
      <style:paragraph-properties fo:margin-left="0cm" fo:margin-right="0cm" fo:text-align="center" style:justify-single-word="false" fo:text-indent="-0.951cm" style:auto-text-indent="false"/>
    </style:style>
    <style:style style:name="T1" style:family="text">
      <style:text-properties fo:color="#00000a" style:font-name="Times New Roman" fo:font-size="14pt" fo:font-weight="bold" style:font-name-asian="Times New Roman1" style:font-size-asian="14pt" style:language-asian="ru" style:country-asian="RU" style:font-weight-asian="bold" style:font-name-complex="Times New Roman1" style:font-size-complex="14pt"/>
    </style:style>
    <style:style style:name="T2" style:family="text">
      <style:text-properties style:font-name="Times New Roman" fo:font-size="14pt" style:font-name-asian="Times New Roman1" style:font-size-asian="14pt" style:language-asian="ru" style:country-asian="RU" style:font-name-complex="Times New Roman1" style:font-size-complex="14pt"/>
    </style:style>
    <style:style style:name="T3" style:family="text">
      <style:text-properties style:font-name="Times New Roman" fo:font-size="14pt" style:font-name-asian="Calibri1" style:font-size-asian="14pt" style:language-asian="ru" style:country-asian="RU" style:font-name-complex="Times New Roman1" style:font-size-complex="14pt"/>
    </style:style>
    <style:style style:name="T4" style:family="text">
      <style:text-properties style:font-name="Times New Roman" fo:font-size="14pt" style:font-size-asian="14pt" style:font-name-complex="Times New Roman1" style:font-size-complex="14pt"/>
    </style:style>
    <style:style style:name="T5" style:family="text">
      <style:text-properties style:font-name="Times New Roman" fo:font-size="14pt" fo:font-weight="bold" style:font-name-asian="Times New Roman1" style:font-size-asian="14pt" style:language-asian="ru" style:country-asian="RU" style:font-weight-asian="bold" style:font-name-complex="Times New Roman1" style:font-size-complex="14pt" style:font-weight-complex="bold"/>
    </style:style>
    <style:style style:name="T6" style:family="text">
      <style:text-properties style:font-name="Times New Roman" fo:font-size="14pt" fo:font-style="italic" style:font-name-asian="Times New Roman1" style:font-size-asian="14pt" style:language-asian="ru" style:country-asian="RU" style:font-style-asian="italic" style:font-name-complex="Times New Roman1" style:font-size-complex="14pt"/>
    </style:style>
    <style:style style:name="T7" style:family="text">
      <style:text-properties style:font-name="Times New Roman" fo:font-size="13pt" style:font-name-asian="Times New Roman1" style:font-size-asian="13pt" style:language-asian="ru" style:country-asian="RU" style:font-name-complex="Times New Roman1" style:font-size-complex="14pt"/>
    </style:style>
    <style:style style:name="T8" style:family="text">
      <style:text-properties fo:font-size="16pt" style:font-size-asian="16pt" style:font-size-complex="16pt" style:font-weight-complex="bold"/>
    </style:style>
    <style:style style:name="T9" style:family="text">
      <style:text-properties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Администрация муниципального образования </text:span></text:p>
      <text:p text:style-name="P2"><text:span text:style-name="T1">«Сельское поселение село Пироговка</text:span></text:p>
      <text:p text:style-name="P2"><text:span text:style-name="T1">Ахтубинского муниципального района Астраханской области»</text:span></text:p>
      <text:p text:style-name="P14"/>
      <text:p text:style-name="P14"><text:span text:style-name="T8">ПОСТАНОВЛЕНИЕ</text:span></text:p>
      <text:p text:style-name="P16">27.11.2024 <text:s text:c="98"/>№ 26 <text:s text:c="5"/></text:p>
      <text:p text:style-name="P15"><text:span text:style-name="T9">Об определении форм участия граждан в обеспечении первичных мер пожарной безопасности, в том числе в деятельности</text:span> <text:span text:style-name="T9">добровольной пожарной охраны</text:span></text:p>
      <text:p text:style-name="P11"><text:span text:style-name="T2"><text:s text:c="6"/>Во исполнение Федеральных законов от 21.12.1994 № 69-ФЗ «О пожарной безопасности» и от 06.10.2003 № 131-ФЗ «Об общих принципах организации местного самоуправления в Российской Федерации», Устава сельского поселения и в целях обеспечения пожарной безопасности на территории сельского поселения, администрация муниципального образования «Сельское поселение село Пироговка Ахтубинского муниципального района Астраханской области» </text:span></text:p>
      <text:p text:style-name="P4"><text:span text:style-name="T2"><text:s text:c="4"/>ПОСТАНОВЛЯЕТ:<text:line-break/> <text:s text:c="3"/>1.Утвердить: <text:line-break/> <text:s text:c="3"/>1.1. Положение «Об определении форм участия граждан в обеспечении первичных мер пожарной безопасности, в том числе в деятельности добровольной пожарной охраны (Приложение № 1).<text:line-break/> <text:s text:c="5"/>1.2. Рекомендуемые нормы оснащения первичными средствами пожаротушения индивидуальных жилых домов, квартир и других объектов недвижимости, принадлежащих гражданам (Приложение №2).<text:line-break/> <text:s text:c="4"/>1.3. Перечень социально значимых работ по обеспечению первичных мер пожарной безопасности на территории сельского поселения (Приложение №3).<text:line-break/> <text:s text:c="4"/>2. Финансирование мероприятий по выполнению первичных мер пожарной безопасности в границах населённых пунктов сельского поселения осуществлять в пределах средств, предусмотренных в бюджете сельского поселения. <text:line-break/></text:span><text:span text:style-name="T3"> <text:s text:c="4"/>3. Контроль исполнения настоящего постановления оставляю за собой.</text:span></text:p>
      <text:p text:style-name="P3"><text:span text:style-name="T3"><text:s/>4.</text:span><text:span text:style-name="T2"> Опубликовать настоящее постановление в сетевом издании администрации муниципального образования «Сельское поселение село Пироговка Ахтубинского района Астраханской области».</text:span></text:p>
      <text:p text:style-name="P3"><text:span text:style-name="T2"><text:s text:c="9"/></text:span><text:span text:style-name="T3">5. Настоящее постановление вступает в силу после его официального опубликования (обнародования)</text:span></text:p>
      <text:p text:style-name="P12"/>
      <text:p text:style-name="P3"><text:span text:style-name="T4">Глава администрации <text:s text:c="56"/>Л.В. Гнездилова</text:span></text:p>
      <text:p text:style-name="P3"><text:bookmark text:name="_GoBack"/><text:span text:style-name="T2"><text:line-break/></text:span></text:p>
      <text:p text:style-name="P8"><text:span text:style-name="T2"/></text:p>
      <text:p text:style-name="P13"><text:span text:style-name="T2"/></text:p>
      <text:p text:style-name="P13"><text:soft-page-break/><text:span text:style-name="T2">Приложение № 1<text:line-break/>к постановлению главы<text:line-break/>сельского поселения<text:line-break/>от 27.11.2024 г. № 26</text:span></text:p>
      <text:p text:style-name="P9"><text:span text:style-name="T5">Положение</text:span><text:span text:style-name="T2"><text:line-break/></text:span><text:span text:style-name="T5">об определении форм участия граждан в обеспечении первичных мер пожарной безопасности, в том числе в деятельности добровольной пожарной охраны</text:span></text:p>
      <text:p text:style-name="P7"><text:span text:style-name="T2"> </text:span></text:p>
      <text:p text:style-name="P6"><text:span text:style-name="T2">1. ОБЩИЕ ПОЛОЖЕНИЯ<text:line-break/></text:span></text:p>
      <text:p text:style-name="P7"><text:span text:style-name="T2">1.1. Настоящее Положение разработано в соответствии с Федеральным законом от 21.12.94 N 69-ФЗ "О пожарной безопасности", Правилами пожарной безопасности в Российской Федерации «ППБ-01», иными нормативными правовыми актами, регулирующими вопросы пожарной безопасности.<text:line-break/>1.2. Основные понятия и термины, применяемые в настоящем Положении:<text:line-break/></text:span><text:span text:style-name="T6">-пожарная безопасность</text:span><text:span text:style-name="T2"> - состояние защищенности личности, имущества, общества и государства от пожаров;<text:line-break/></text:span><text:span text:style-name="T6">-пожар</text:span><text:span text:style-name="T2"> - неконтролируемое горение, причиняющее материальный ущерб, вред жизни и здоровью граждан, интересам общества и государства;<text:line-break/></text:span><text:span text:style-name="T6">-требования пожарной безопасности</text:span><text:span text:style-name="T2"> - специальные условия социального и (или) технического характера, установленные в целях обеспечения пожарной безопасности законодательством Российской Федерации, нормативными документами или уполномоченным государственным органом;<text:line-break/></text:span><text:span text:style-name="T6">-нарушение требований пожарной безопасности</text:span><text:span text:style-name="T2"> - невыполнение или ненадлежащее выполнение требований пожарной безопасности;<text:line-break/></text:span><text:span text:style-name="T6">-противопожарный режим</text:span><text:span text:style-name="T2"> - правила поведения людей, порядок организации производства и (или) содержания помещений (территорий), обеспечивающие предупреждение нарушений требований безопасности и тушение пожаров;<text:line-break/></text:span><text:span text:style-name="T6">-меры пожарной безопасности</text:span><text:span text:style-name="T2"> - действия по обеспечению пожарной безопасности, в том числе по выполнению требований пожарной безопасности;<text:line-break/></text:span><text:span text:style-name="T6">-профилактика пожаров</text:span><text:span text:style-name="T2"> - совокупность превентивных мер, направленных на исключение возможности возникновения пожаров и ограничение их последствий;<text:line-break/></text:span><text:span text:style-name="T6">-первичные меры пожарной безопасности</text:span><text:span text:style-name="T2"> - реализация принятых в установленном порядке норм и правил по предотвращению пожаров, спасению людей и имущества от пожаров, являющихся частью комплекса мероприятий по организации пожаротушения;<text:line-break/>-</text:span><text:span text:style-name="T6">добровольная пожарная охрана</text:span><text:span text:style-name="T2"> - форма участия граждан в обеспечении первичных мер пожарной безопасности;<text:line-break/></text:span><text:span text:style-name="T6">-добровольный пожарный</text:span><text:span text:style-name="T2"> - гражданин, непосредственно участвующий на добровольной основе (без заключения трудового договора) в деятельности </text:span><text:soft-page-break/><text:span text:style-name="T2">подразделений пожарной охраны по предупреждению и (или) тушению пожаров;<text:line-break/>-</text:span><text:span text:style-name="T6">общественный контроль за соблюдением требований пожарной безопасности-</text:span><text:span text:style-name="T2"> работа по профилактике пожаров путем осуществления гражданами контроля за соблюдением требований пожарной безопасности на территории Муниципального образования «Сельское поселение село Пироговка Ахтубинского муниципального района Астраханской области»;<text:line-break/></text:span><text:span text:style-name="T6">-муниципальный контроль за соблюдением требований пожарной безопасности </text:span><text:span text:style-name="T2">- работа по профилактике пожаров путем осуществления администрацией <text:s/>контроля за соблюдением требований пожарной безопасности на территории сельского поселения.<text:line-break/>1.3. Обеспечение первичных мер пожарной безопасности на территории сельского поселения относится к вопросам местного значения.</text:span></text:p>
      <text:p text:style-name="P7"><text:span text:style-name="T2">2. ПЕРЕЧЕНЬ ПЕРВИЧНЫХ МЕР ПОЖАРНОЙ БЕЗОПАСНОСТИ</text:span></text:p>
      <text:p text:style-name="P7"><text:span text:style-name="T2">К первичным мерам пожарной безопасности на территории сельского поселения относятся:<text:line-break/>-обеспечение необходимых условий для привлечения населения сельского поселения к работам по предупреждению пожаров (профилактике пожаров), -спасению людей и имущества от пожаров; <text:line-break/>проведение противопожарной пропаганды и обучения населения мерам пожарной безопасности; <text:line-break/>-оснащение учреждений первичными средствами тушения пожаров;<text:line-break/>-соблюдение требований пожарной безопасности при разработке градостроительной и проектно-сметной документации на строительство и планировке застройки территории сельского поселения; <text:line-break/>-организация патрулирования территории парков в условиях устойчивой сухой, жаркой и ветреной погоды; <text:line-break/>-своевременная очистка территории сельского поселения от горючих отходов, мусора, сухой растительности; <text:line-break/>-содержание в исправном состоянии в любое время года дорог (за исключением автомобильных дорог общего пользования регионального и федерального значения) в границах сельского поселения, проездов к зданиям, строениям и сооружениям;<text:line-break/>-содержание в исправном состоянии систем противопожарного водоснабжения; <text:line-break/>-содержание в исправном состоянии первичных средств пожаротушения на объектах собственности сельского поселения; <text:line-break/>- утверждение перечня первичных средств пожаротушения для индивидуальных жилых домов; <text:line-break/>- содействие деятельности добровольных пожарных, привлечение населения к обеспечению пожарной безопасности; <text:line-break/>- установление особого противопожарного режима; <text:line-break/>- профилактика пожаров на территории сельского поселения.</text:span></text:p>
      <text:p text:style-name="P7"><text:soft-page-break/><text:span text:style-name="T2">3. ОСНОВНЫЕ ЗАДАЧИ ОБЕСПЕЧЕНИЯ ПЕРВИЧНЫХ МЕР ПОЖАРНОЙ БЕЗОПАСНОСТИ</text:span></text:p>
      <text:p text:style-name="P7"><text:span text:style-name="T2">К основным задачам обеспечения первичных мер пожарной безопасности на территории сельского поселения относятся: <text:line-break/>- организация и осуществление мер пожарной безопасности, направленных на предупреждение пожаров на территории сельского поселения; <text:line-break/>- создание условий для безопасности людей и сохранности имущества от пожаров;<text:line-break/>- спасение людей и имущества при пожарах.</text:span></text:p>
      <text:p text:style-name="P7"><text:span text:style-name="T2">4. ПОЛНОМОЧИЯ АДМИНИСТРАЦИИ В ОБЛАСТИ ОБЕСПЕЧЕНИЯ ПЕРВИЧНЫХ МЕР ПОЖАРНОЙ БЕЗОПАСНОСТИ</text:span></text:p>
      <text:p text:style-name="P7"><text:span text:style-name="T2">4.1. К полномочиям Администрации в области обеспечения первичных мер пожарной безопасности относятся: <text:line-break/>-информирование населения о принятых решениях по обеспечению первичных мер пожарной безопасности на территории сельского поселения; <text:line-break/>-организация проведения противопожарной пропаганды и обучения населения, должностных лиц администрации поселения, первичным мерам пожарной безопасности самостоятельно либо путем привлечения на договорной основе организаций иных форм собственности; <text:line-break/>-организация деятельности <text:s/>добровольной пожарной охраны (если таковые имеются); <text:line-break/>-разработка целевых программ и планов по обеспечению пожарной безопасности; <text:line-break/>-осуществление контроля за соблюдением требований пожарной безопасности при разработке градостроительной и проектно-сметной документации на строительство и планировке застройки территории сельского поселения; <text:line-break/>-установление особого противопожарного режима на территории сельского поселения;<text:line-break/>-устройство и содержание защитных полос в пределах черты между лесными массивами и жилыми зонами; <text:line-break/>-организация патрулирования территории в условиях устойчивой сухой, жаркой и ветреной погоды силами добровольных пожарных; <text:line-break/>очистка территории сельского поселения от горючих отходов, мусора, сухой растительности; <text:line-break/>-содержание в исправном состоянии в любое время года дорог, за исключением автомобильных дорог общего пользования регионального и федерального значения, в границах сельского поселения, проездов к зданиям, строениям и сооружениям; <text:line-break/>-содержание в исправном состоянии систем противопожарного водоснабжения; <text:line-break/>-взаимодействие с Главным управлением МЧС России по Астраханской области в Ахтубинском районе, отделением общероссийской общественной организации Всероссийского добровольного пожарного общества по </text:span><text:soft-page-break/><text:span text:style-name="T2">вопросам организации обеспечения первичных мер пожарной безопасности на территории сельского поселения; <text:line-break/>-содержание в исправном состоянии имущества и объектов, а также первичных средств пожаротушения на объектах собственности сельского поселения; <text:line-break/>-содействие деятельности добровольных пожарных, привлечение населения к обеспечению первичных мер пожарной безопасности в объеме Перечня социально значимых работ.</text:span></text:p>
      <text:p text:style-name="P7"><text:span text:style-name="T2">5. УЧАСТИЕ ГРАЖДАН В ОБЕСПЕЧЕНИИ ПЕРВИЧНЫХ МЕР ПОЖАРНОЙ БЕЗОПАСНОСТИ</text:span></text:p>
      <text:p text:style-name="P7"><text:span text:style-name="T2">5.1. Граждане могут принимать непосредственное участие в обеспечении первичных мер пожарной безопасности. <text:line-break/>5.2. По решению администрации, принятому в порядке, предусмотренном Уставом, граждане могут привлекаться к выполнению на добровольной основе социально значимых для села работ в целях обеспечения первичных мер пожарной безопасности. <text:line-break/>5.3. К социально значимым работам могут быть отнесены только работы, не требующие специальной профессиональной подготовки. <text:line-break/>5.4. Для выполнения социально значимых работ могут привлекаться совершеннолетние трудоспособные жители села в свободное от основной работы или учебы время на безвозмездной основе не более чем один раз в три месяца. При этом продолжительность социально значимых работ не может составлять более четырех часов подряд.</text:span></text:p>
      <text:p text:style-name="P7"><text:span text:style-name="T2">6. ОБЩЕСТВЕННЫЙ КОНТРОЛЬ ЗА ОБЕСПЕЧЕНИЕМ ПОЖАРНОЙ БЕЗОПАСНОСТИ<text:line-break/>6.1. Общественный контроль за обеспечением пожарной безопасности - работа по профилактике пожаров путем самостоятельного осуществления гражданами контроля за обеспечением пожарной безопасности на территории муниципального образования. <text:line-break/>6.2. Порядок участия граждан в осуществлении общественного контроля за обеспечением пожарной безопасности определяется правилами, предусмотренными разделом 3 настоящего Положения, с особенностями, установленными настоящим разделом. <text:line-break/>6.3. Гражданами, осуществляющими общественный контроль за обеспечением пожарной безопасности, могут являться жители села, разделяющие цели и задачи, определенные настоящим Положением, способные по своим деловым, моральным качествам и состоянию здоровья выполнять поставленные задачи. <text:line-break/>6.4. Работы по осуществлению общественного контроля за обеспечением пожарной безопасности включают в себя: <text:line-break/>-контроль за соблюдением требований пожарной безопасности на территории сельского поселения; <text:line-break/>-подготовку предложений администрации о необходимости введения на территории сельского поселения или его части особого противопожарного </text:span><text:soft-page-break/><text:span text:style-name="T2">режима и разработку мер пожарной безопасности на особый период;<text:line-break/>-подготовку предложений администрацией по реализации мер пожарной безопасности в границах населенного пунктов; <text:line-break/>-проведение противопожарной пропаганды на территории села <text:s/>путем бесед о мерах пожарной безопасности, выступлений на собраниях граждан с доведением до населения требований пожарной безопасности и данных об оперативной обстановке с пожарами, распространения среди населения листовок, наглядной агитации и литературы противопожарной направленности; <text:line-break/>-доведение до населения решений администрации сельского поселения, касающихся вопросов обеспечения пожарной безопасности; <text:line-break/>подготовку предложений должностным лицам администрацией сельского поселения по принятию мер к устранению нарушений требований пожарной безопасности; <text:line-break/>-обращение по фактам нарушений требований пожарной безопасности в территориальный орган государственного пожарного надзора. <text:line-break/>6.5. Работы по профилактике пожаров путем проведения общественного контроля за обеспечением пожарной безопасности проводятся на основании планов-заданий, выдаваемых уполномоченным органом, с предоставлением отчета о проделанной работе, а также в случае получения обращений граждан либо при непосредственном выявлении нарушений требований пожарной безопасности. <text:line-break/>6.6. За гражданином, осуществляющим общественный контроль за обеспечением пожарной безопасности, по согласованию с ним уполномоченным органом могут закрепляться конкретные населенные пункты, кварталы и улицы. <text:line-break/>6.7. Нормативная литература, необходимая для осуществления общественного контроля за обеспечением пожарной безопасности, приобретается за счет средств местного бюджета. <text:line-break/>6.8. Обучение лиц, осуществляющих общественный контроль за обеспечением пожарной безопасности, проводится на базе добровольной пожарной охраны на безвозмездной основе. <text:line-break/>6.9. Координация деятельности по осуществлению общественного контроля за обеспечением пожарной безопасности возлагается на уполномоченный орган.</text:span></text:p>
      <text:p text:style-name="P7"><text:span text:style-name="T2"> </text:span></text:p>
      <text:p text:style-name="P8"><text:span text:style-name="T2"/></text:p>
      <text:p text:style-name="P8"><text:span text:style-name="T2"/></text:p>
      <text:p text:style-name="P8"><text:span text:style-name="T2"/></text:p>
      <text:p text:style-name="P8"><text:span text:style-name="T2"/></text:p>
      <text:p text:style-name="P8"><text:span text:style-name="T2"/></text:p>
      <text:p text:style-name="P8"><text:span text:style-name="T2"/></text:p>
      <text:p text:style-name="P8"><text:soft-page-break/><text:span text:style-name="T2">Приложение №2<text:line-break/>к постановлению главы<text:line-break/>сельского поселения<text:line-break/>от 27.11.2024 г. № 26</text:span></text:p>
      <text:p text:style-name="P9"><text:span text:style-name="T2"><text:line-break/></text:span><text:span text:style-name="T5">РЕКОМЕНДУЕМЫЕ НОРМЫ</text:span><text:span text:style-name="T2"><text:line-break/></text:span><text:span text:style-name="T5">оснащения первичными средствами пожаротушения индивидуальных жилых домов, квартир и других объектов недвижимости, принадлежащих гражданам</text:span></text:p>
      <text:p text:style-name="P6"><text:span text:style-name="T2"><text:line-break/>1. Индивидуальные жилые дома: <text:line-break/>- огнетушитель ОП-10; <text:line-break/>- бочка с водой объёмом 0,2 м3 (устанавливаются в летнее время); <text:line-break/>- ведро; <text:line-break/>- ящик с песком объёмом 0,5 м3; <text:line-break/>- лопата совковая; <text:line-break/>- лопата штыковая; <text:line-break/>- багор; <text:line-break/>- топор плотницкий. <text:line-break/>2. Индивидуальные гаражи: <text:line-break/>- огнетушитель ОУ-3; <text:line-break/>- противопожарное полотно.</text:span></text:p>
      <text:p text:style-name="P10"/>
      <text:p text:style-name="P8"><text:span text:style-name="T2">\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8"><text:span text:style-name="T2"/></text:p>
      <text:p text:style-name="P8"><text:span text:style-name="T2"/></text:p>
      <text:p text:style-name="P8"><text:span text:style-name="T2"/></text:p>
      <text:p text:style-name="P8"><text:span text:style-name="T2"/></text:p>
      <text:p text:style-name="P8"><text:span text:style-name="T2"/></text:p>
      <text:p text:style-name="P8"><text:span text:style-name="T2"/></text:p>
      <text:p text:style-name="P8"><text:soft-page-break/><text:span text:style-name="T2">Приложение №3<text:line-break/>к постановлению главы<text:line-break/>сельского поселения<text:line-break/>от 27.11.2024 г. № 26</text:span></text:p>
      <text:p text:style-name="P9"><text:span text:style-name="T2"> </text:span><text:span text:style-name="T5">ПЕРЕЧЕНЬ</text:span></text:p>
      <text:p text:style-name="P9"><text:span text:style-name="T5">социально значимых работ по обеспечению первичных мер</text:span><text:span text:style-name="T2"><text:line-break/></text:span><text:span text:style-name="T5">пожарной безопасности на территории сельского поселения.</text:span></text:p>
      <text:p text:style-name="P7"><text:span text:style-name="T2"><text:line-break/><text:line-break/>1. Осуществление патрулирования в границах сельского поселения в целях соблюдения особого противопожарного режима, принятия мер по ликвидации возгораний. <text:line-break/>2. Выполнение мероприятий, исключающих возможность переброса огня при лесных пожарах на здания и сооружения сельского поселения, расположенные в лесных массивах (устройство защитных противопожарных полос, посадка лиственных насаждений, уборка сухой растительности и другие). <text:line-break/>3. Обеспечение своевременной очистки территорий сельского поселения в пределах противопожарных расстояний между зданиями, сооружениями и открытыми складами, а также участков, прилегающих к жилым домам и иным постройкам, от горючих отходов, мусора, опавших листьев, сухой травы и т.п. <text:line-break/>4. Очистка зимой от снега и льда дорог, проездов и подъездов к зданиям, сооружениям и водоисточникам, используемым в целях пожаротушения. <text:line-break/>5. Распространение среди населения сельского поселения агитационных, обучающих и предупреждающих материалов по вопросам пожарной безопасности. <text:line-break/>6. Участие в работе добровольной пожарной охраны.</text:span></text:p>
      <text:p text:style-name="P7"><text:span text:style-name="T2"> 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ru" fo:country="RU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ru" fo:country="RU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 fo:line-height="100%"/>
      <style:text-properties style:font-name="Times New Roman" fo:font-size="12pt" style:font-name-asian="Times New Roman1" style:font-size-asian="12pt" style:language-asian="ru" style:country-asian="RU" style:font-name-complex="Times New Roman1" style:font-size-complex="12pt"/>
    </style:style>
    <style:style style:name="editlog" style:family="paragraph" style:parent-style-name="Standard" style:default-outline-level="" style:list-style-name="">
      <style:paragraph-properties fo:margin-top="0.176cm" fo:margin-bottom="0.176cm" fo:line-height="100%"/>
      <style:text-properties style:font-name="Times New Roman" fo:font-size="12pt" style:font-name-asian="Times New Roman1" style:font-size-asian="12pt" style:language-asian="ru" style:country-asian="RU" style:font-name-complex="Times New Roman1" style:font-size-complex="12pt"/>
    </style:style>
    <style:style style:name="western" style:family="paragraph" style:parent-style-name="Standard" style:default-outline-level="" style:list-style-name="">
      <style:paragraph-properties fo:margin-top="0.494cm" fo:margin-bottom="0.494cm" fo:line-height="100%" fo:text-align="justify" style:justify-single-word="false" fo:hyphenation-ladder-count="no-limit"/>
      <style:text-properties style:font-name="Times New Roman" fo:font-size="14pt" style:font-name-asian="Times New Roman1" style:font-size-asian="14pt" style:language-asian="ar" style:country-asian="SA" style:font-name-complex="Times New Roman1" style:font-size-complex="14pt" fo:hyphenate="false" fo:hyphenation-remain-char-count="2" fo:hyphenation-push-char-count="2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>
      <style:text-properties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РОтарь</meta:initial-creator>
    <dc:creator>Лидия Гнездилова</dc:creator>
    <meta:editing-cycles>4</meta:editing-cycles>
    <meta:creation-date>2018-01-16T09:38:00</meta:creation-date>
    <dc:date>2026-05-05T21:26:08.16</dc:date>
    <meta:editing-duration>PT32S</meta:editing-duration>
    <meta:generator>OpenOffice/4.1.3$Win32 OpenOffice.org_project/413m1$Build-9783</meta:generator>
    <meta:printed-by>Лидия Гнездилова</meta:printed-by>
    <meta:print-date>2026-05-05T21:21:07.52</meta:print-date>
    <meta:document-statistic meta:table-count="0" meta:image-count="0" meta:object-count="0" meta:page-count="8" meta:paragraph-count="36" meta:word-count="1711" meta:character-count="15000"/>
    <meta:user-defined meta:name="AppVersion">14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