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cm" fo:margin-bottom="0cm" fo:line-height="100%"/>
    </style:style>
    <style:style style:name="P2" style:family="paragraph" style:parent-style-name="Standard">
      <style:paragraph-properties fo:margin-top="0cm" fo:margin-bottom="0cm" fo:line-height="100%" fo:text-align="center" style:justify-single-word="false"/>
    </style:style>
    <style:style style:name="P3" style:family="paragraph" style:parent-style-name="Standard">
      <style:paragraph-properties fo:margin-top="0cm" fo:margin-bottom="0cm" fo:line-height="100%" fo:text-align="center" style:justify-single-word="false" fo:hyphenation-ladder-count="no-limit"/>
      <style:text-properties fo:hyphenate="false" fo:hyphenation-remain-char-count="2" fo:hyphenation-push-char-count="2"/>
    </style:style>
    <style:style style:name="P4" style:family="paragraph" style:parent-style-name="Standard">
      <style:paragraph-properties fo:margin-top="0cm" fo:margin-bottom="0cm" fo:line-height="100%" fo:text-align="justify" style:justify-single-word="false"/>
    </style:style>
    <style:style style:name="P5" style:family="paragraph" style:parent-style-name="Standard">
      <style:paragraph-properties fo:margin-top="0cm" fo:margin-bottom="0cm" fo:line-height="100%" fo:text-align="end" style:justify-single-word="false"/>
    </style:style>
    <style:style style:name="P6" style:family="paragraph" style:parent-style-name="Standard">
      <style:paragraph-properties fo:margin-top="0cm" fo:margin-bottom="0cm" fo:line-height="100%" fo:text-align="center" style:justify-single-word="false" fo:hyphenation-ladder-count="no-limit"/>
      <style:text-properties style:font-name="Times New Roman" fo:font-size="14pt" style:font-name-asian="Times New Roman1" style:font-size-asian="14pt" style:language-asian="ar" style:country-asian="SA" style:font-name-complex="Times New Roman1" style:font-size-complex="14pt" fo:hyphenate="false" fo:hyphenation-remain-char-count="2" fo:hyphenation-push-char-count="2"/>
    </style:style>
    <style:style style:name="P7" style:family="paragraph" style:parent-style-name="Standard">
      <style:paragraph-properties fo:margin-top="0cm" fo:margin-bottom="0cm" fo:line-height="100%" fo:hyphenation-ladder-count="no-limit"/>
      <style:text-properties style:font-name="Times New Roman" fo:font-size="14pt" style:font-name-asian="Times New Roman1" style:font-size-asian="14pt" style:language-asian="ar" style:country-asian="SA" style:font-name-complex="Times New Roman1" style:font-size-complex="14pt" fo:hyphenate="false" fo:hyphenation-remain-char-count="2" fo:hyphenation-push-char-count="2"/>
    </style:style>
    <style:style style:name="P8" style:family="paragraph" style:parent-style-name="Standard">
      <style:paragraph-properties fo:margin-top="0cm" fo:margin-bottom="0cm" fo:line-height="100%" fo:text-align="justify" style:justify-single-word="false"/>
      <style:text-properties style:font-name="Times New Roman" fo:font-size="14pt" style:font-size-asian="14pt" style:font-name-complex="Times New Roman1" style:font-size-complex="14pt"/>
    </style:style>
    <style:style style:name="P9" style:family="paragraph" style:parent-style-name="Standard">
      <style:paragraph-properties fo:margin-top="0cm" fo:margin-bottom="0cm" fo:line-height="100%" fo:text-align="end" style:justify-single-word="false"/>
      <style:text-properties style:font-name="Times New Roman" fo:font-size="14pt" style:font-size-asian="14pt" style:font-name-complex="Times New Roman1" style:font-size-complex="14pt"/>
    </style:style>
    <style:style style:name="P10" style:family="paragraph" style:parent-style-name="Standard" style:master-page-name="Standard">
      <style:paragraph-properties fo:margin-top="0cm" fo:margin-bottom="0cm" fo:line-height="100%" fo:text-align="center" style:justify-single-word="false" fo:hyphenation-ladder-count="no-limit" style:page-number="auto"/>
      <style:text-properties fo:hyphenate="false" fo:hyphenation-remain-char-count="2" fo:hyphenation-push-char-count="2"/>
    </style:style>
    <style:style style:name="P11" style:family="paragraph" style:parent-style-name="Standard">
      <style:paragraph-properties fo:margin-left="0cm" fo:margin-right="0cm" fo:margin-top="0cm" fo:margin-bottom="0cm" fo:line-height="100%" fo:text-align="center" style:justify-single-word="false" fo:hyphenation-ladder-count="no-limit" fo:text-indent="-0.951cm" style:auto-text-indent="false"/>
      <style:text-properties fo:hyphenate="false" fo:hyphenation-remain-char-count="2" fo:hyphenation-push-char-count="2"/>
    </style:style>
    <style:style style:name="P12" style:family="paragraph" style:parent-style-name="Standard">
      <style:paragraph-properties fo:margin-left="0cm" fo:margin-right="0cm" fo:margin-top="0cm" fo:margin-bottom="0cm" fo:line-height="100%" fo:hyphenation-ladder-count="no-limit" fo:text-indent="-0.951cm" style:auto-text-indent="false"/>
      <style:text-properties fo:hyphenate="false" fo:hyphenation-remain-char-count="2" fo:hyphenation-push-char-count="2"/>
    </style:style>
    <style:style style:name="P13" style:family="paragraph" style:parent-style-name="Standard">
      <style:paragraph-properties fo:margin-left="-0.951cm" fo:margin-right="0cm" fo:margin-top="0cm" fo:margin-bottom="0cm" fo:line-height="100%" fo:text-align="justify" style:justify-single-word="false" fo:hyphenation-ladder-count="no-limit" fo:text-indent="0cm" style:auto-text-indent="false"/>
      <style:text-properties fo:hyphenate="false" fo:hyphenation-remain-char-count="2" fo:hyphenation-push-char-count="2"/>
    </style:style>
    <style:style style:name="P14" style:family="paragraph" style:parent-style-name="Standard">
      <style:paragraph-properties fo:margin-left="-0.951cm" fo:margin-right="0cm" fo:margin-top="0cm" fo:margin-bottom="0cm" fo:line-height="100%" fo:text-align="justify" style:justify-single-word="false" fo:hyphenation-ladder-count="no-limit" fo:text-indent="0cm" style:auto-text-indent="false"/>
      <style:text-properties style:font-name="Times New Roman" fo:font-size="14pt" style:font-size-asian="14pt" style:font-name-complex="Times New Roman1" style:font-size-complex="14pt" fo:hyphenate="false" fo:hyphenation-remain-char-count="2" fo:hyphenation-push-char-count="2"/>
    </style:style>
    <style:style style:name="P15" style:family="paragraph" style:parent-style-name="Standard">
      <style:paragraph-properties fo:margin-left="-0.25cm" fo:margin-right="0cm" fo:margin-top="0cm" fo:margin-bottom="0cm" fo:line-height="100%" fo:text-align="justify" style:justify-single-word="false" fo:text-indent="0cm" style:auto-text-indent="false"/>
    </style:style>
    <style:style style:name="T1" style:family="text">
      <style:text-properties fo:color="#00000a" style:font-name="Times New Roman" fo:font-size="14pt" fo:font-weight="bold" style:font-name-asian="Times New Roman1" style:font-size-asian="14pt" style:language-asian="ru" style:country-asian="RU" style:font-weight-asian="bold" style:font-name-complex="Times New Roman1" style:font-size-complex="14pt"/>
    </style:style>
    <style:style style:name="T2" style:family="text">
      <style:text-properties style:font-name="Times New Roman" fo:font-size="16pt" style:font-name-asian="Times New Roman1" style:font-size-asian="16pt" style:language-asian="ar" style:country-asian="SA" style:font-name-complex="Times New Roman1" style:font-size-complex="16pt" style:font-weight-complex="bold"/>
    </style:style>
    <style:style style:name="T3" style:family="text">
      <style:text-properties style:font-name="Times New Roman" fo:font-size="14pt" style:font-name-asian="Times New Roman1" style:font-size-asian="14pt" style:language-asian="ar" style:country-asian="SA" style:font-name-complex="Times New Roman1" style:font-size-complex="14pt"/>
    </style:style>
    <style:style style:name="T4" style:family="text">
      <style:text-properties style:font-name="Times New Roman" fo:font-size="14pt" style:font-name-asian="Times New Roman1" style:font-size-asian="14pt" style:language-asian="ru" style:country-asian="RU" style:font-name-complex="Times New Roman1" style:font-size-complex="14pt"/>
    </style:style>
    <style:style style:name="T5" style:family="text">
      <style:text-properties style:font-name="Times New Roman" fo:font-size="14pt" style:font-size-asian="14pt" style:font-name-complex="Times New Roman1" style:font-size-complex="14pt"/>
    </style:style>
    <style:style style:name="T6" style:family="text">
      <style:text-properties style:font-name="Times New Roman" fo:font-size="14pt" style:font-name-asian="Calibri1" style:font-size-asian="14pt" style:language-asian="ru" style:country-asian="RU" style:font-name-complex="Times New Roman1" style:font-size-complex="14pt"/>
    </style:style>
    <style:style style:name="T7" style:family="text">
      <style:text-properties style:font-name="Times New Roman" fo:font-size="14pt" fo:font-weight="bold" style:font-size-asian="14pt" style:font-weight-asian="bold" style:font-name-complex="Times New Roman1"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0"><text:span text:style-name="T1">Администрация муниципального образования </text:span></text:p>
      <text:p text:style-name="P3"><text:span text:style-name="T1">«Сельское поселение село Пироговка</text:span></text:p>
      <text:p text:style-name="P3"><text:span text:style-name="T1">Ахтубинского муниципального района Астраханской области»</text:span></text:p>
      <text:p text:style-name="P6"/>
      <text:p text:style-name="P3"><text:span text:style-name="T2">ПОСТАНОВЛЕНИЕ</text:span></text:p>
      <text:p text:style-name="P7"/>
      <text:p text:style-name="P11"><text:span text:style-name="T3">27.11.2024 <text:s text:c="101"/>№ 28 <text:s text:c="4"/></text:span></text:p>
      <text:p text:style-name="P11"><text:bookmark text:name="_GoBack"/><text:span text:style-name="T3">Об обеспечении первичных мер пожарной <text:s/>безопасности в муниципальном образовании муниципального образования «Сельское поселение село Пироговка Ахтубинского муниципального района Астраханской области»</text:span></text:p>
      <text:p text:style-name="P12"><text:s text:c="6"/></text:p>
      <text:p text:style-name="P13"><text:span text:style-name="T5"><text:s text:c="4"/>В целях обеспечения пожарной безопасности в муниципальном образовании муниципального образования «Сельское поселение село Пироговка Ахтубинского муниципального района Астраханской области», в соответствии с Федеральными законами от 21.12.1994 № 69-ФЗ «О пожарной безопасности», от 06.10.2003 <text:s/>№ 131-ФЗ <text:s/>«Об общих принципах организации местного самоуправления в Российской Федерации», от 22.07.2008 <text:s/>№ 123-ФЗ <text:s/>«Технический регламент о требованиях пожарной безопасности», постановлением <text:s/>Правительства Российской Федерации от 25.04.2012 № 390 «О противопожарном режиме», руководствуясь <text:s/>Уставом <text:s/>муниципального образования «Сельское поселение село Пироговка Ахтубинского муниципального района Астраханской области», администрация муниципального образования «Сельское поселение село Пироговка Ахтубинского муниципального района Астраханской области»</text:span></text:p>
      <text:p text:style-name="P14"/>
      <text:p text:style-name="P13"><text:span text:style-name="T5"><text:s text:c="5"/>ПОСТАНОВЛЯЕТ:</text:span></text:p>
      <text:p text:style-name="P15"><text:span text:style-name="T5">1. Утвердить:</text:span></text:p>
      <text:p text:style-name="P15"><text:span text:style-name="T5">1.1. <text:s/>Положение <text:s/>об обеспечении первичных мер пожарной безопасности в муниципальном образовании <text:s/>муниципального образования «Сельское поселение село Пироговка Ахтубинского муниципального района Астраханской области» (Приложение № 1).</text:span></text:p>
      <text:p text:style-name="P15"><text:span text:style-name="T5">1.2. Перечень <text:s/>первичных средств тушения пожаров и противопожарного инвентаря для оснащения помещений и строений, находящихся в собственности (пользовании) граждан (Приложение № 2).</text:span></text:p>
      <text:p text:style-name="P15"><text:span text:style-name="T5">2. Руководителям учреждений:</text:span></text:p>
      <text:p text:style-name="P15"><text:span text:style-name="T5">2.1. Обеспечить включение мероприятий по обеспечению пожарной безопасности в разрабатываемые планы, схемы и программы развития территори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15"><text:span text:style-name="T5">2.2. Обеспечить выполнение требований пожарной безопасности на подведомственных объектах и территориях.</text:span></text:p>
      <text:p text:style-name="P15"><text:span text:style-name="T5">2.3. Ежегодно предусматривать затраты на мероприятия по обеспечению мер пожарной безопасности в смете расходов.</text:span></text:p>
      <text:p text:style-name="P15"><text:span text:style-name="T5">3.1. Оказывать содействие органам государственного пожарного надзора в информировании населения о мерах пожарной безопасности, в том числе </text:span><text:soft-page-break/><text:span text:style-name="T5">посредством организации и проведения собраний жителей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15"><text:span text:style-name="T5">3.2. Проводить анализ и обобщение сведений о выполнении противопожарных мероприятий организациями независимо от организационно-правовой формы для рассмотрения на заседаниях комиссии по предупреждению и ликвидации чрезвычайных ситуаций и обеспечению пожарной безопасности администраци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15"><text:span text:style-name="T5">3.3. Не реже одного раза в год обобщать исполнение предписаний территориальных отделов государственного пожарного надзора, освоение</text:span></text:p>
      <text:p text:style-name="P15"><text:span text:style-name="T5">финансовых средств, выделенных из бюджета муниципального образования «Сельское поселение село Пироговка Ахтубинского муниципального района Астраханской области» на обеспечение пожарной безопасности на объектах муниципальной собственност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15"><text:span text:style-name="T6">4. Контроль исполнения настоящего постановления оставляю за собой.</text:span></text:p>
      <text:p text:style-name="P15"><text:span text:style-name="T6">5.</text:span><text:span text:style-name="T4"> Опубликовать настоящее постановление в сетевом издании администрации муниципального образования «Сельское поселение село Пироговка Ахтубинского муниципального района Астраханской области».</text:span></text:p>
      <text:p text:style-name="P15"><text:span text:style-name="T6">6. Настоящее постановление вступает в силу после его официального опубликования (обнародования)</text:span></text:p>
      <text:p text:style-name="P8"/>
      <text:p text:style-name="P8"/>
      <text:p text:style-name="P4"><text:span text:style-name="T5">Глава администрации</text:span></text:p>
      <text:p text:style-name="P4"><text:span text:style-name="T5">«Сельского поселения село Пироговка</text:span></text:p>
      <text:p text:style-name="P4"><text:span text:style-name="T5">Ахтубинского муниципального района </text:span></text:p>
      <text:p text:style-name="P4"><text:span text:style-name="T5">Астраханской области» <text:s text:c="52"/>Л.В. Гнездилова</text:span></text:p>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
      <text:p text:style-name="P8"><text:soft-page-break/></text:p>
      <text:p text:style-name="P5"><text:span text:style-name="T5">Приложение № <text:s/>1</text:span></text:p>
      <text:p text:style-name="P5"><text:span text:style-name="T5">к постановлению администрации</text:span></text:p>
      <text:p text:style-name="P5"><text:span text:style-name="T5">муниципального образования «Сельское поселение </text:span></text:p>
      <text:p text:style-name="P5"><text:span text:style-name="T5">село Пироговка Ахтубинского района </text:span></text:p>
      <text:p text:style-name="P5"><text:span text:style-name="T5">Астраханской области</text:span></text:p>
      <text:p text:style-name="P5"><text:span text:style-name="T5">от 27.11.2024 № 28</text:span></text:p>
      <text:p text:style-name="P9"/>
      <text:p text:style-name="P8"/>
      <text:p text:style-name="P2"><text:span text:style-name="T5">ПОЛОЖЕНИЕ</text:span></text:p>
      <text:p text:style-name="P2"><text:span text:style-name="T5">ОБ ОБЕСПЕЧЕНИИ ПЕРВИЧНЫХ МЕР ПОЖАРНОЙ</text:span></text:p>
      <text:p text:style-name="P2"><text:span text:style-name="T5">БЕЗОПАСНОСТИ В МУНИЦИПАЛЬНОМ ОБРАЗОВАНИИ «СЕЛЬСКОЕ ПОСЕЛЕНИЕ СЕЛО ПИРОГОВКА АХТУБИНСКОГО МУНИЦИПАЛЬНОГО РАЙОНА АСТРАХАНСКОЙ ОБЛАСТИ»</text:span></text:p>
      <text:p text:style-name="P4"><text:span text:style-name="T7">1. Общие положения</text:span></text:p>
      <text:p text:style-name="P4"><text:span text:style-name="T5">1.1. Положение об обеспечении первичных мер пожарной безопасности в муниципальном образовании <text:s/>муниципального образования «Сельское поселение село Пироговка Ахтубинского муниципального района Астраханской области» (далее <text:s/>Положение) разработано в соответствии с Федеральными законами от 21.12.1994 <text:s/>№ 69-ФЗ <text:s/>«О пожарной безопасности», от 06.10.2003 <text:s/>№ 131-ФЗ«Об общих принципах организации местного самоуправления в Российской Федерации», от 22.07.2008 № 123-ФЗ «Технический регламент о требованиях пожарной безопасности», <text:s/>постановлением <text:s/>Правительства Российской Федерации от 25.04.2012 № 390 «О противопожарном режиме», <text:s/>Уставом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text:s/>поселения <text:s/>в целях предотвращения пожаров, спасения людей и имущества от пожаров и определяет порядок обеспечения первичных мер пожарной безопасности на территори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4"><text:span text:style-name="T5">1.2. Положение устанавливает основные задачи и направления деятельности администрации <text:s/>муниципального образования «Сельское поселение село Пироговка Ахтубинского муниципального района Астраханской области» <text:s/>по обеспечению первичных мер пожарной безопасности.</text:span></text:p>
      <text:p text:style-name="P4"><text:span text:style-name="T7">2. Основные задачи и направления деятельности администрации муниципального образования муниципального образования «Сельское поселение село Пироговка Ахтубинского муниципального района Астраханской области» по обеспечению первичных мер пожарной безопасности</text:span></text:p>
      <text:p text:style-name="P4"><text:span text:style-name="T5">2.1. К основным задачам по обеспечению первичных мер пожарной безопасности на территории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text:s/>относятся:</text:span></text:p>
      <text:p text:style-name="P4"><text:soft-page-break/><text:span text:style-name="T5">-реализация первичных мер пожарной безопасности, направленных на предупреждение пожаров;</text:span></text:p>
      <text:p text:style-name="P4"><text:span text:style-name="T5">-создание условий для безопасности людей <text:s/>и сохранности имущества от пожаров;</text:span></text:p>
      <text:p text:style-name="P4"><text:span text:style-name="T5">-принятие первичных мер для спасения людей и имущества при пожаре.</text:span></text:p>
      <text:p text:style-name="P4"><text:span text:style-name="T5">2.2. Деятельность администрации муниципального образования муниципального образования «Сельское поселение село Пироговка Ахтубинского муниципального района Астраханской области» <text:s/>(далее <text:s/>– <text:s/>администрация) по обеспечению первичных мер пожарной безопасности осуществляется по следующим направлениям:</text:span></text:p>
      <text:p text:style-name="P4"><text:span text:style-name="T5">2.2.1. Противопожарная пропаганда <text:s/>- <text:s/>осуществляется через средства массовой информации, посредством издания и распространения специальной </text:span></text:p>
      <text:p text:style-name="P4"><text:span text:style-name="T5">литературы (буклеты, листовки), устройства тематических стендов, сходов и использования других, не запрещенных законодательством Российской Федерации, форм информирования населения.</text:span></text:p>
      <text:p text:style-name="P4"><text:span text:style-name="T5">Противопожарная пропаганда проводится администрацией.</text:span></text:p>
      <text:p text:style-name="P4"><text:span text:style-name="T5">2.2.2. Обучение населения мерам пожарной безопасности <text:s/>-осуществляется в соответствии с <text:s/>приказом <text:s/>Министерства Российской Федерации по делам гражданской обороны, чрезвычайным ситуациям и ликвидации последствий стихийных бедствий от 12.12.2007 № 645 «Об утверждении Норм пожарной безопасности «Обучение мерам пожарной безопасности работников организаций» </text:span></text:p>
      <text:p text:style-name="P4"><text:span text:style-name="T5">2.2.3. <text:s/>Информационное обеспечение <text:s/>- <text:s/>осуществляется посредством создания и использования в системе обеспечения пожарной безопасности специальных информационных систем и банков данных, необходимых для выполнения поставленных задач. Основания и порядок внесения в информационные системы сведений о пожарной безопасности, а также условия и порядок ознакомления с ними должностных лиц и граждан устанавливаются законодательством Российской Федерации по пожарной безопасности.</text:span></text:p>
      <text:p text:style-name="P4"><text:span text:style-name="T5"><text:s text:c="5"/>Администрация муниципального образования «Сельское поселение село Пироговка Ахтубинского муниципального района Астраханской области» области информирует население о принятых решениях по обеспечению пожарной безопасности и содействует распространению пожарно-технических знаний в средствах массовой информации, методом распространения листовок и памяток.</text:span></text:p>
      <text:p text:style-name="P4"><text:span text:style-name="T5">2.2.4. Обеспечение надлежащего состояния источников водоснабжения <text:s/>осуществляется путем поддержания в постоянной готовности пожарных гидрантов и водоемов, подъездов к водоисточникам и водозаборным устройствам.</text:span></text:p>
      <text:p text:style-name="P4"><text:span text:style-name="T5">2.2.5. Организация работ по содержанию в исправном состоянии средств </text:span></text:p>
      <text:p text:style-name="P4"><text:span text:style-name="T5">обеспечения пожарной безопасности зданий (жилого, производственного, </text:span></text:p>
      <text:p text:style-name="P4"><text:span text:style-name="T5">непроизводственного назначения), находящихся в муниципальной собственности, <text:s/>- <text:s/>включает в себя комплекс организационно-технических </text:span></text:p>
      <text:p text:style-name="P4"><text:span text:style-name="T5">мероприятий, обеспечивающих минимальную вероятность возникновения </text:span></text:p>
      <text:p text:style-name="P4"><text:soft-page-break/><text:span text:style-name="T5">пожара.</text:span></text:p>
      <text:p text:style-name="P4"><text:span text:style-name="T5">Методическая помощь организациям, обслуживающим жилищный фонд, </text:span></text:p>
      <text:p text:style-name="P4"><text:span text:style-name="T5">в проведении разъяснительной работы по вопросам пожарной безопасности </text:span></text:p>
      <text:p text:style-name="P4"><text:span text:style-name="T5">осуществляется департаментом энергетики, жилищного и коммунального </text:span></text:p>
      <text:p text:style-name="P4"><text:span text:style-name="T5">хозяйства.</text:span></text:p>
      <text:p text:style-name="P4"><text:span text:style-name="T7">3. Финансовое обеспечение первичных <text:s/>мер пожарной безопасности</text:span></text:p>
      <text:p text:style-name="P4"><text:span text:style-name="T5"><text:s text:c="4"/>Главный бухгалтер и глава администрации планируют мероприятия по повышению уровня противопожарной защиты населенного пункта на предстоящий год.</text:span></text:p>
      <text:p text:style-name="P4"><text:span text:style-name="T5"><text:s text:c="5"/>Расходы на финансирование мероприятий по повышению противопожарной защиты предусматриваются при формировании бюджета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text:s/>на текущий финансовый год и <text:s/>плановый период в сметах получателей бюджетных средств.</text:span></text:p>
      <text:p text:style-name="P4"><text:span text:style-name="T7">4. Управление системой обеспечения первичных мер пожарной безопасности</text:span></text:p>
      <text:p text:style-name="P4"><text:span text:style-name="T5"><text:s text:c="4"/>Координацию деятельности администрации по вопросам обеспечения первичных мер пожарной безопасности осуществляет комиссия по ГО и ЧС МО «Ахтубинского района» .</text:span></text:p>
      <text:p text:style-name="P4"><text:span text:style-name="T5"><text:s text:c="5"/>Порядок привлечения сил и средств для тушения пожаров и проведения аварийно-спасательных работ на территории населенного пункта <text:s/>муниципального образования «Сельское поселение село Пироговка Ахтубинского муниципального района Астраханской области» <text:s/>устанавливается расписанием утверждаемым главой администраци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4"><text:span text:style-name="T5"><text:s text:c="3"/>При осуществлении мероприятий по обеспечению первичных мер пожарной безопасности администрацией учитываются предложения Главного управления Министерства Российской Федерации по делам гражданской обороны.</text:span></text:p>
      <text:p text:style-name="P4"><text:span text:style-name="T5">5</text:span><text:span text:style-name="T7">. Установление особого противопожарного режима</text:span></text:p>
      <text:p text:style-name="P4"><text:span text:style-name="T5">5.1. В случае повышения пожарной опасности в границах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области постановлением администрации может быть установлен особый противопожарный режим.</text:span></text:p>
      <text:p text:style-name="P4"><text:span text:style-name="T5">5.2. Основанием для установления особого противопожарного режима является повышение пожарной опасности, в том числе: </text:span></text:p>
      <text:p text:style-name="P4"><text:span text:style-name="T5">-угроза жизни и здоровью граждан;</text:span></text:p>
      <text:p text:style-name="P4"><text:span text:style-name="T5">-ухудшение экологической обстановки, связанной с пожарами;</text:span></text:p>
      <text:p text:style-name="P4"><text:span text:style-name="T5">-возникновение массовых пожаров.</text:span></text:p>
      <text:p text:style-name="P4"><text:span text:style-name="T5">В постановлении администрации о введении особого противопожарного </text:span></text:p>
      <text:p text:style-name="P4"><text:span text:style-name="T5">режима указываются:</text:span></text:p>
      <text:p text:style-name="P4"><text:soft-page-break/><text:span text:style-name="T5">-обстоятельства, послужившие основанием для введения особого </text:span></text:p>
      <text:p text:style-name="P4"><text:span text:style-name="T5">противопожарного режима;</text:span></text:p>
      <text:p text:style-name="P4"><text:span text:style-name="T5">-границы территории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на которой вводится особый противопожарный режим;</text:span></text:p>
      <text:p text:style-name="P4"><text:span text:style-name="T5">-перечень и пределы применения дополнительных требований пожарной </text:span></text:p>
      <text:p text:style-name="P4"><text:span text:style-name="T5">безопасности, вводимых в целях обеспечения особого противопожарного </text:span></text:p>
      <text:p text:style-name="P4"><text:span text:style-name="T5">режима;</text:span></text:p>
      <text:p text:style-name="P4"><text:span text:style-name="T5">-структурные подразделения администрации, ответственные за </text:span></text:p>
      <text:p text:style-name="P4"><text:span text:style-name="T5">осуществление мер особого противопожарного режима;</text:span></text:p>
      <text:p text:style-name="P4"><text:span text:style-name="T5">-время начала введения особого противопожарного режима;</text:span></text:p>
      <text:p text:style-name="P4"><text:span text:style-name="T5">-срок, на который вводится особый противопожарный режим.</text:span></text:p>
      <text:p text:style-name="P4"><text:span text:style-name="T5">5.3. Организацию разработки комплекса мер, направленных на устранение повышенной пожарной опасности, и контроля за их выполнением осуществляет глава администрации муниципального образования муниципального образования «Сельское поселение село Пироговка Ахтубинского муниципального района Астраханской области».</text:span></text:p>
      <text:p text:style-name="P4"><text:span text:style-name="T5">5.4. На период действия особого противопожарного режима главой администрации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устанавливаются дополнительные требования пожарной безопасности, в том числе:</text:span></text:p>
      <text:p text:style-name="P4"><text:span text:style-name="T5">-усиление охраны объектов, непосредственно обеспечивающих </text:span></text:p>
      <text:p text:style-name="P4"><text:span text:style-name="T5">жизнедеятельность <text:s/>населения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text:span></text:p>
      <text:p text:style-name="P4"><text:span text:style-name="T5">-эвакуация населения муниципального муниципального образования «Сельское поселение село Пироговка Ахтубинского муниципального района Астраханской области» за пределы территории муниципального образования муниципального образования «Сельское поселение село Пироговка Ахтубинского муниципального района Астраханской области», на которой введен особый противопожарный режим;</text:span></text:p>
      <text:p text:style-name="P4"><text:span text:style-name="T5">-иные дополнительные требования пожарной безопасности.</text:span></text:p>
      <text:p text:style-name="P4"><text:span text:style-name="T5">5.5. Информация о введении особого противопожарного режима незамедлительно доводится до сведения населения муниципального образования <text:s/>муниципального образования «Сельское поселение село Пироговка Ахтубинского муниципального района Астраханской области» области <text:s/>через средства массовой информации.</text:span></text:p>
      <text:p text:style-name="P4"><text:span text:style-name="T5">5.6. При особом противопожарном режиме могут привлекаться силы и средства организаций для предупреждения и ликвидации пожаров.</text:span></text:p>
      <text:p text:style-name="P4"><text:span text:style-name="T5">5.7. Расходы, связанные с установлением особого противопожарного режима, осуществляются за счет средств бюджета муниципального образования муниципального образования «Сельское поселение село Пироговка </text:span><text:soft-page-break/><text:span text:style-name="T5">Ахтубинского муниципального района Астраханской области» и организаций. </text:span></text:p>
      <text:p text:style-name="P8"/>
      <text:p text:style-name="P8"/>
      <text:p text:style-name="P8"/>
      <text:p text:style-name="P8"/>
      <text:p text:style-name="P8"/>
      <text:p text:style-name="P1"><text:span text:style-name="T5"><text:s text:c="108"/>Приложение 2</text:span></text:p>
      <text:p text:style-name="P5"><text:span text:style-name="T5">к постановлению администрации </text:span></text:p>
      <text:p text:style-name="P5"><text:span text:style-name="T5">муниципального образования</text:span></text:p>
      <text:p text:style-name="P5"><text:span text:style-name="T5">муниципального образования «Сельское </text:span></text:p>
      <text:p text:style-name="P5"><text:span text:style-name="T5">поселение село Пироговка Ахтубинского</text:span></text:p>
      <text:p text:style-name="P5"><text:span text:style-name="T5">муниципального района Астраханской области</text:span></text:p>
      <text:p text:style-name="P5"><text:span text:style-name="T5">от 27.11.2024 <text:s/>№ 28</text:span></text:p>
      <text:p text:style-name="P2"><text:span text:style-name="T5">ПЕРЕЧЕНЬ</text:span></text:p>
      <text:p text:style-name="P2"><text:span text:style-name="T5">ПЕРВИЧНЫХ СРЕДСТВ ТУШЕНИЯ ПОЖАРОВ И</text:span></text:p>
      <text:p text:style-name="P2"><text:span text:style-name="T5">ПРОТИВОПОЖАРНОГО</text:span></text:p>
      <text:p text:style-name="P2"><text:span text:style-name="T5">ИНВЕНТАРЯ ДЛЯ ОСНАЩЕНИЯ ПОМЕЩЕНИЙ И СТРОЕНИЙ,</text:span></text:p>
      <text:p text:style-name="P2"><text:span text:style-name="T5">НАХОДЯЩИХСЯ В СОБСТВЕННОСТИ (ПОЛЬЗОВАНИИ) ГРАЖДАН</text:span></text:p>
      <text:p text:style-name="P8"/>
      <text:p text:style-name="P4"><text:span text:style-name="T5">Индивидуальные жилые дома и дома, должны быть обеспечены огнетушителем из расчета не менее одного огнетушителя (с массой огнетушащего вещества 4 кг) на дом. На территории земельного участка (в летнее время) должно быть обеспечено наличие емкости (бочки) с водой объемом не менее 0,2 куб. м, которая комплектуется ведром.</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1" svg:font-family="Mangal"/>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Calibri1" svg:font-family="Calibri"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ru" fo:country="RU"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ru" fo:country="RU"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western" style:family="paragraph" style:parent-style-name="Standard" style:default-outline-level="" style:list-style-name="">
      <style:paragraph-properties fo:margin-top="0.494cm" fo:margin-bottom="0.494cm" fo:line-height="100%" fo:text-align="justify" style:justify-single-word="false" fo:hyphenation-ladder-count="no-limit"/>
      <style:text-properties style:font-name="Times New Roman" fo:font-size="14pt" style:font-name-asian="Times New Roman1" style:font-size-asian="14pt" style:language-asian="ar" style:country-asian="SA" style:font-name-complex="Times New Roman1" style:font-size-complex="14pt" fo:hyphenate="false" fo:hyphenation-remain-char-count="2" fo:hyphenation-push-char-count="2"/>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cm" fo:margin-bottom="2cm" fo:margin-left="3cm" fo:margin-right="1.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Ротарь</meta:initial-creator>
    <dc:creator>Лидия Гнездилова</dc:creator>
    <meta:editing-cycles>8</meta:editing-cycles>
    <meta:creation-date>2018-01-16T07:58:00</meta:creation-date>
    <dc:date>2026-05-05T22:49:55.54</dc:date>
    <meta:editing-duration>PT1M23S</meta:editing-duration>
    <meta:generator>OpenOffice/4.1.3$Win32 OpenOffice.org_project/413m1$Build-9783</meta:generator>
    <meta:printed-by>Лидия Гнездилова</meta:printed-by>
    <meta:print-date>2026-05-05T22:48:28.09</meta:print-date>
    <meta:document-statistic meta:table-count="0" meta:image-count="0" meta:object-count="0" meta:page-count="7" meta:paragraph-count="108" meta:word-count="1534" meta:character-count="14702"/>
    <meta:user-defined meta:name="AppVersion">14.0000</meta:user-defined>
    <meta:user-defined meta:name="Company">Microsoft</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